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сенний-субботник-это-добрая-традиция"/>Весенний субботник – это добрая традиция!<text:bookmark-end text:name="весенний-субботник-это-добрая-традиция"/></text:h>
      <text:p text:style-name="First_20_paragraph">20.04.2024</text:p>
      <text:p text:style-name="Text_20_body">Апрель - традиционное время наведения чистоты и порядка, а субботники - добрая традиция, объединяющая поколения. Одним из таких приоритетов является весеннее преображение дворов.</text:p>
      <text:p text:style-name="Text_20_body">Сотрудники управы Бескудниковского района города Москвы, вооружившись уборочным инвентарем, перчатками, мусорными пакетами, приняли участие в уборке парка имени Святослава Федорова.</text:p>
      <text:p text:style-name="Text_20_body">Субботник прошел в атмосфере веселого и хорошего настроения.</text:p>
      <text:p text:style-name="Text_20_body"><text:line-break/></text:p>
      <text:p text:style-name="Text_20_body">Адрес страницы: <text:a xlink:type="simple" xlink:href="http://beskudnikovo.mos.ru/ads/detail/9854212.html" office:name=""><text:span text:style-name="Definition">http://beskudnikovo.mos.ru/ads/detail/9854212.html</text:span></text:a></text:p>
      <text:p text:style-name="Text_20_body"><text:a xlink:type="simple" xlink:href="http://beskudnikovo.mos.ru" office:name=""><text:span text:style-name="Definition">Управа района Бескудни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4T02:06:03Z</meta:creation-date>
    <dc:date>2025-06-14T02:06:03Z</dc:date>
  </office:meta>
</office:document-meta>
</file>