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фильм-михаила-швейцера-бесплатно-покажут-в-кинотеатре-на-костякова"/>Фильм Михаила Швейцера бесплатно покажут в кинотеатре на Костякова<text:bookmark-end text:name="фильм-михаила-швейцера-бесплатно-покажут-в-кинотеатре-на-костякова"/></text:h>
      <text:p text:style-name="First_20_paragraph">06.02.2020</text:p>
      <text:p text:style-name="Text_20_body"><text:span text:style-name="T1">Сеть столичных кинотеатров «Москино» подготовила программу «Синематека: режиссер Михаил Швейцер» к 100-летию со дня рождения режиссёра.18 февраля в кинотеатре «Искра» покажут ленту «Мичман Панин», снятую в 1964 году.</text:span></text:p>
      <text:p text:style-name="Text_20_body">— Действие происходит в Кронштадте, где в мае 1912 года приговорили к смертной казни 13 революционеров-подпольщиков. Моряки крейсера «Елизавета» во главе с мичманом Паниным (его играет Вячеслав Тихонов) решаили спасти товарищей и помочь им бежать за границу. Прототипом главного героя фильма стал участник Гражданской войны кавалер ордена Красного Знамени Василий Панюшкин, — говорится в анонсе.</text:p>
      <text:p text:style-name="Text_20_body">Картина вышла на экраны в 1960 году и быстро стала лидером проката. Её посмотрели 29 миллионов зрителей. Начало сеанса в 11:00. Без возрастных ограничений. Вход свободный.</text:p>
      <text:p text:style-name="Text_20_body">Адрес кинотеатра «Искра»: ул. Костякова, 10.</text:p>
      <text:p text:style-name="Text_20_body"><text:line-break/></text:p>
      <text:p text:style-name="Text_20_body">Адрес страницы: <text:a xlink:type="simple" xlink:href="http://beskudnikovo.mos.ru/presscenter/news/detail/8673667.html" office:name=""><text:span text:style-name="Definition">http://beskudnikovo.mos.ru/presscenter/news/detail/8673667.html</text:span></text:a></text:p>
      <text:p text:style-name="Text_20_body"><text:a xlink:type="simple" xlink:href="http://beskudnikovo.mos.ru" office:name=""><text:span text:style-name="Definition">Управа района Бескудник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0-06T09:47:01Z</meta:creation-date>
    <dc:date>2024-10-06T09:47:01Z</dc:date>
  </office:meta>
</office:document-meta>
</file>