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исание-поездов-савеловского-направления-изменится"/>Расписание поездов Савеловского направления изменится<text:bookmark-end text:name="расписание-поездов-савеловского-направления-изменится"/></text:h>
      <text:p text:style-name="First_20_paragraph">16.09.2020</text:p>
      <text:p text:style-name="Text_20_body"><text:span text:style-name="T1">Почти на три недели изменилось расписание движения поездов Савеловского направления Московской железной дороги (МЖД). Как пишет АГН «Москва», со ссылкой на пресс-службу министерства транспорта и дорожной инфраструктуры Московской области, изменения будут действовать с 14 сентября по 2 октября.</text:span></text:p>
      <text:p text:style-name="Text_20_body"><text:span text:style-name="T2">«14, 17–18, 21–25, 28—30 сентября и 1—2 октября из-за проведения путевых работ на участке Дмитров — Яхрома скорректирован график движения поездов Савеловского направления, — говорится в сообщении. — на участке курсируют компенсационные автобусы Дмитров — Икша. Время отправления: 13:00, 13:55, 14:40, 15:00, 15:30. Автобусы следуют без промежуточных остановок».</text:span></text:p>
      <text:p text:style-name="Text_20_body">С 17 по 18 сентября ввиду проведения путевых работ по станции «Каналстрой» изменится расписание на Савеловском направлении. Также будут курсировать компенсационные автобусы Савелово — Дмитров с отправлением в 2:30 с промежуточной остановкой на станции «Талдом» и автобус Талдом — Дмитров с отправлением в 4:00, следующий без промежуточных остановок. Для проезда на компенсационном автобусе необходимо предъявить действительные билеты или абонементы ЦППК.</text:p>
      <text:p text:style-name="Text_20_body"><text:line-break/></text:p>
      <text:p text:style-name="Text_20_body">Адрес страницы: <text:a xlink:type="simple" xlink:href="http://beskudnikovo.mos.ru/presscenter/news/detail/9240490.html" office:name=""><text:span text:style-name="Definition">http://beskudnikovo.mos.ru/presscenter/news/detail/9240490.html</text:span></text:a></text:p>
      <text:p text:style-name="Text_20_body"><text:a xlink:type="simple" xlink:href="http://beskudnikovo.mos.ru" office:name=""><text:span text:style-name="Definition">Управа района Бескудн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31T18:13:58Z</meta:creation-date>
    <dc:date>2025-05-31T18:13:58Z</dc:date>
  </office:meta>
</office:document-meta>
</file>